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1" svg:font-family="Arial, sans-serif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 style:font-weight-complex="bold"/>
    </style:style>
    <style:style style:name="P2" style:family="paragraph" style:parent-style-name="Standard">
      <style:text-properties fo:color="#000000" fo:font-size="11pt" style:font-size-asian="11pt" style:font-size-complex="11pt"/>
    </style:style>
    <style:style style:name="P3" style:family="paragraph" style:parent-style-name="Standard">
      <style:paragraph-properties fo:text-align="justify" style:justify-single-word="false"/>
    </style:style>
    <style:style style:name="P4" style:family="paragraph" style:parent-style-name="Standard" style:master-page-name="MP0">
      <style:paragraph-properties fo:text-align="center" style:justify-single-word="false" style:page-number="auto" fo:break-before="page"/>
      <style:text-properties fo:font-size="16pt" fo:font-weight="bold" style:font-size-asian="16pt" style:font-weight-asian="bold" style:font-size-complex="16pt" style:font-weight-complex="bold"/>
    </style:style>
    <style:style style:name="P5" style:family="paragraph" style:parent-style-name="Standard" style:list-style-name="L1"/>
    <style:style style:name="P6" style:family="paragraph" style:parent-style-name="Standard" style:list-style-name="L1">
      <style:text-properties fo:font-weight="bold" style:font-weight-asian="bold" style:font-weight-complex="bold"/>
    </style:style>
    <style:style style:name="P7" style:family="paragraph" style:parent-style-name="Standard" style:list-style-name="L2"/>
    <style:style style:name="T1" style:family="text">
      <style:text-properties fo:font-weight="bold" style:font-weight-asian="bold" style:font-weight-complex="bold"/>
    </style:style>
    <style:style style:name="T2" style:family="text">
      <style:text-properties fo:color="#000000"/>
    </style:style>
    <style:style style:name="T3" style:family="text">
      <style:text-properties fo:color="#000000" style:font-name="Arial1" fo:font-size="9pt" fo:font-weight="normal" style:font-size-asian="9pt" style:font-weight-asian="normal" style:font-weight-complex="normal"/>
    </style:style>
    <style:style style:name="T4" style:family="text">
      <style:text-properties fo:color="#000000" fo:font-weight="normal" style:font-weight-asian="normal" style:font-weight-complex="normal"/>
    </style:style>
    <style:style style:name="T5" style:family="text">
      <style:text-properties fo:color="#000000" fo:font-weight="bold" style:font-weight-asian="bold" style:font-weight-complex="bold"/>
    </style:style>
    <style:style style:name="T6" style:family="text">
      <style:text-properties fo:color="#000000" fo:font-size="11pt" style:font-size-asian="11pt" style:font-size-complex="11pt"/>
    </style:style>
    <text:list-style style:name="L1">
      <text:list-level-style-number text:level="1" text:style-name="WW_5f_CharLFO1LVL1" style:num-suffix="." style:num-format="1">
        <style:list-level-properties/>
      </text:list-level-style-number>
      <text:list-level-style-number text:level="2" style:num-suffix="." style:num-format="1">
        <style:list-level-properties/>
      </text:list-level-style-number>
      <text:list-level-style-number text:level="3" style:num-suffix="." style:num-format="1">
        <style:list-level-properties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1">
        <style:list-level-properties/>
      </text:list-level-style-number>
      <text:list-level-style-number text:level="6" style:num-suffix="." style:num-format="1">
        <style:list-level-properties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1">
        <style:list-level-properties/>
      </text:list-level-style-number>
      <text:list-level-style-number text:level="9" style:num-suffix="." style:num-format="1">
        <style:list-level-properties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bullet text:level="1" text:style-name="Bullet_20_Symbols" text:bullet-char="–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4">R E G U L A M I N</text:p>
      <text:p text:style-name="P1">Ogólnopolskiego <text:s/>Turnieju <text:s/>w warcabach <text:s/>100-polowych</text:p>
      <text:p text:style-name="P1">o <text:s/>Puchar <text:s/>Przewodniczącego <text:s/>Krajowego <text:s/>Zrzeszenia <text:s/>LZS <text:s text:c="43"/>06 -09 grudnia 2018 r. – Sępólno Krajeńskie.</text:p>
      <text:p text:style-name="P1"><text:s/></text:p>
      <text:list xml:id="list3216056286543658766" text:style-name="L1">
        <text:list-item>
          <text:p text:style-name="P6">Cel zawodów:</text:p>
        </text:list-item>
      </text:list>
      <text:p text:style-name="Standard"><text:s/>- wyłonienie zwycięzców Ogólnopolskiego <text:s/>Turnieju LZS roku 2018 <text:s/></text:p>
      <text:p text:style-name="Standard"><text:s/>- propagowanie sportu warcabowego</text:p>
      <text:p text:style-name="Standard"><text:s/>- możliwość współzawodnictwa oraz podnoszenia umiejętności gry w warcaby 100 – pol.</text:p>
      <text:p text:style-name="Standard"><text:s/>- kształtowanie pozytywnych cech charakteru poprzez sportową rywalizację.</text:p>
      <text:p text:style-name="Standard"/>
      <text:list xml:id="list30530740" text:continue-numbering="true" text:style-name="L1">
        <text:list-item>
          <text:p text:style-name="P6">Organizatorzy:</text:p>
        </text:list-item>
      </text:list>
      <text:p text:style-name="Standard"><text:s/>- <text:s/>Krajowe Zrzeszenie LZS w Warszawie</text:p>
      <text:p text:style-name="Standard"><text:s/>- <text:s/>Kujawsko - Pomorskie <text:s/>Zrzeszenie LZS w Toruniu</text:p>
      <text:p text:style-name="Standard"><text:s text:c="2"/>- Polski Związek Warcabowy</text:p>
      <text:p text:style-name="Standard"><text:s text:c="2"/>- Urząd Miejski w Sępólnie Krajeńskim</text:p>
      <text:p text:style-name="Standard"><text:s text:c="2"/>- Rada Gminna Zrzeszenia LZS w Sępólnie Krajeńskim</text:p>
      <text:p text:style-name="Standard"><text:s text:c="2"/>- MLKS „Krajna” w Sępólnie Krajeńskim</text:p>
      <text:p text:style-name="Standard"><text:s text:c="2"/>- Centrum Sportu i Rekreacji Sępólnie Krajeńskim.</text:p>
      <text:p text:style-name="Standard"/>
      <text:list xml:id="list30528628" text:continue-numbering="true" text:style-name="L1">
        <text:list-item>
          <text:p text:style-name="P5"><text:span text:style-name="Domyślna_20_czcionka_20_akapitu"><text:span text:style-name="T1">Termin i miejsce:</text:span></text:span> 06-09grudnia 2018 roku :</text:p>
        </text:list-item>
      </text:list>
      <text:p text:style-name="Standard"><text:s text:c="2"/>- miejsce gry, zakwaterowanie i wyżywienie na obiektach C S i R w Sępólnie Krajeńskim</text:p>
      <text:p text:style-name="Standard"><text:s text:c="4"/>ul. Chojnicka 19</text:p>
      <text:p text:style-name="Standard"><text:s text:c="2"/>- przyjazd zawodników 06 grudnia 2018 w godz. popołudniowych.</text:p>
      <text:p text:style-name="Standard"/>
      <text:list xml:id="list30516831" text:continue-numbering="true" text:style-name="L1">
        <text:list-item>
          <text:p text:style-name="P6"><text:s/>Warunki i koszt uczestnictwa:</text:p>
        </text:list-item>
      </text:list>
      <text:p text:style-name="Standard"><text:s/>- w zawodach mogą startować wyłącznie zawodnicy z licencją PZW</text:p>
      <text:p text:style-name="Standard"><text:s/>- prosimy o potwierdzenie udziału do 29 listopada 2018 r. tel. 881 393 781 lub e-mailowo</text:p>
      <text:p text:style-name="Standard"><text:s text:c="3"/><text:a xlink:type="simple" xlink:href="mailto:d.skrzynska@wp.pl" office:target-frame-name="_top" xlink:show="replace" text:style-name="Internet_20_link" text:visited-style-name="Visited_20_Internet_20_Link">d.skrzynska@wp.pl</text:a></text:p>
      <text:list xml:id="list1486669999077205258" text:style-name="L2">
        <text:list-item>
          <text:list>
            <text:list-item>
              <text:p text:style-name="P7">koszty <text:s/>wyżywienia 3 x 40,00 = 120,00 zł</text:p>
            </text:list-item>
            <text:list-item>
              <text:p text:style-name="P7">koszt noclegu 3x 35,00 = 105,00 zł</text:p>
            </text:list-item>
            <text:list-item>
              <text:p text:style-name="P7">wpisowe 50,00 zł <text:s text:c="9"/></text:p>
            </text:list-item>
          </text:list>
        </text:list-item>
      </text:list>
      <text:p text:style-name="Standard"><text:s text:c="4"/>- <text:s/>za wyżywienie i wpisowe na konto MLKS”Krajna” <text:span text:style-name="Strong_20_Emphasis"><text:span text:style-name="T3">NR KONTA:</text:span></text:span><text:span text:style-name="Strong_20_Emphasis"><text:span text:style-name="T4"> Bank <text:s/></text:span></text:span><text:span text:style-name="Strong_20_Emphasis"><text:span text:style-name="T4">Spółdzielczy w </text:span></text:span></text:p>
      <text:p text:style-name="Standard"><text:span text:style-name="Strong_20_Emphasis"><text:span text:style-name="T4"><text:s text:c="7"/></text:span></text:span><text:span text:style-name="Strong_20_Emphasis"><text:span text:style-name="T4">Więcborku:</text:span></text:span><text:span text:style-name="Domyślna_20_czcionka_20_akapitu"><text:span text:style-name="T2"> </text:span></text:span><text:span text:style-name="Domyślna_20_czcionka_20_akapitu"><text:span text:style-name="T5">36 8162 0003 0000 1225 2000 0010</text:span></text:span><text:span text:style-name="Domyślna_20_czcionka_20_akapitu"><text:span text:style-name="T1"> <text:s/></text:span></text:span></text:p>
      <text:p text:style-name="Standard"><text:span text:style-name="Domyślna_20_czcionka_20_akapitu"><text:span text:style-name="T1"><text:s text:c="4"/></text:span></text:span><text:span text:style-name="Domyślna_20_czcionka_20_akapitu"><text:span text:style-name="T1">- </text:span></text:span><text:s/>za noclegi :<text:span text:style-name="Domyślna_20_czcionka_20_akapitu"><text:span text:style-name="T2"> </text:span></text:span><text:span text:style-name="Strong_20_Emphasis"><text:span text:style-name="T6">BGŻ BNP <text:s/></text:span></text:span><text:span text:style-name="Strong_20_Emphasis"><text:span text:style-name="T6">PARIBAS Nr 55 2030 0045 1110 0000 0416 1870</text:span></text:span><text:span text:style-name="Domyślna_20_czcionka_20_akapitu"><text:span text:style-name="T6"> </text:span></text:span></text:p>
      <text:p text:style-name="P2"/>
      <text:list xml:id="list30515221" text:continue-list="list30516831" text:style-name="L1">
        <text:list-item>
          <text:p text:style-name="P5"><text:span text:style-name="Domyślna_20_czcionka_20_akapitu"><text:span text:style-name="T1"><text:s/>System rozgrywek i tempo gry</text:span></text:span>:</text:p>
        </text:list-item>
      </text:list>
      <text:p text:style-name="Standard"><text:s/>- system szwajcarski (7 rund)</text:p>
      <text:p text:style-name="Standard"><text:s/>- tempo gry 90 minut na zawodnika</text:p>
      <text:p text:style-name="P3"><text:s/>- zawody zostaną przeprowadzone w trzech grupach: kobiety , mężczyźni <text:s/>i <text:s/>młodzież <text:s/>do 10 , 13 </text:p>
      <text:p text:style-name="P3"><text:s text:c="3"/>oraz 16 lat <text:s/>zarówno <text:s/>chłopców <text:s/>jak <text:s/>i <text:s/>dziewcząt. </text:p>
      <text:p text:style-name="P3"><text:s text:c="3"/>Klasyfikacja <text:s/>drużynowa na podstawie wyników indywidualnych – 3 najlepszych zawodników z </text:p>
      <text:p text:style-name="P3"><text:s text:c="3"/>grupy <text:s/>męskiej plus jedna zawodniczka z turnieju kobiecego. </text:p>
      <text:p text:style-name="P3"><text:s text:c="3"/>Zawody przeprowadzi sędzia z <text:s/>licencją PZW.</text:p>
      <text:p text:style-name="P3"/>
      <text:list xml:id="list30528469" text:continue-numbering="true" text:style-name="L1">
        <text:list-item>
          <text:p text:style-name="P6"><text:s text:c="2"/>Nagrody:</text:p>
        </text:list-item>
      </text:list>
      <text:p text:style-name="Standard"><text:s text:c="2"/>- puchary i medale za <text:s/>miejsca <text:s/>I - III <text:s/>w <text:s/>kategorii <text:s/>kobiet i mężczyzn</text:p>
      <text:p text:style-name="Standard"><text:s text:c="2"/>- medale za miejsca I-III w każdej <text:s/>kategorii młodzieżowej, za I miejsce dodatkowo statuetka</text:p>
      <text:p text:style-name="Standard"><text:s text:c="2"/>- klasyfikacja drużynowa - puchary i <text:s/>medale <text:s/>za <text:s/>miejsca <text:s/>I - III</text:p>
      <text:p text:style-name="Standard"><text:s text:c="2"/>- dla najlepszych <text:s/>nagrody pieniężne w każdej kategorii (minimum 80% wpisowego)</text:p>
      <text:p text:style-name="Standard"><text:s text:c="2"/>- nagrody niespodzianki .</text:p>
      <text:p text:style-name="Standard"/>
      <text:p text:style-name="Standard"/>
      <text:p text:style-name="Standard"><text:s text:c="107"/><text:span text:style-name="Domyślna_20_czcionka_20_akapitu"><text:span text:style-name="T1">ORGANIZATOR</text:span></text:span><text:span text:style-name="Domyślna_20_czcionka_20_akapitu"><text:span text:style-name="T1">ZY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1" svg:font-family="Arial, sans-serif" style:font-family-generic="system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pl" fo:country="PL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pl" fo:country="PL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fo:hyphenation-remain-char-count="0" fo:hyphenation-push-char-count="0"/>
    </style:style>
    <style:style style:name="Normalny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Domyślna_20_czcionka_20_akapitu" style:display-name="Domyślna czcionka akapitu" style:family="text"/>
    <style:style style:name="Numbering_20_Symbols" style:display-name="Numbering Symbol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_5f_CharLFO1LVL1" style:display-name="WW_CharLFO1LVL1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.501cm" fo:margin-left="2cm" fo:margin-right="2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5$Win32 OpenOffice.org_project/415m1$Build-9789</meta:generator>
    <meta:initial-creator>user</meta:initial-creator>
    <dc:creator>Danuta Skrzyńska</dc:creator>
    <meta:creation-date>2016-09-29T11:02:00Z</meta:creation-date>
    <dc:date>2018-10-23T10:33:15.86</dc:date>
    <meta:editing-cycles>6</meta:editing-cycles>
    <meta:editing-duration>PT1H47M40S</meta:editing-duration>
    <meta:document-statistic meta:table-count="0" meta:image-count="0" meta:object-count="0" meta:page-count="1" meta:paragraph-count="46" meta:word-count="359" meta:character-count="2451"/>
    <meta:template xlink:type="simple" xlink:actuate="onRequest" xlink:title="" xlink:href="../../AppData/Local/Temp/Warcaby%20100.odt/Normal"/>
  </office:meta>
</office:document-meta>
</file>